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MT" svg:font-family="'Arial MT'" style:font-family-generic="swiss"/>
    <style:font-face style:name="Arial MT1" svg:font-family="'Arial MT'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7.094cm"/>
    </style:style>
    <style:style style:name="co2" style:family="table-column">
      <style:table-column-properties fo:break-before="auto" style:column-width="7.527cm"/>
    </style:style>
    <style:style style:name="co3" style:family="table-column">
      <style:table-column-properties fo:break-before="auto" style:column-width="2.704cm"/>
    </style:style>
    <style:style style:name="co4" style:family="table-column">
      <style:table-column-properties fo:break-before="auto" style:column-width="7.213cm"/>
    </style:style>
    <style:style style:name="co5" style:family="table-column">
      <style:table-column-properties fo:break-before="auto" style:column-width="5.801cm"/>
    </style:style>
    <style:style style:name="co6" style:family="table-column">
      <style:table-column-properties fo:break-before="auto" style:column-width="1.334cm"/>
    </style:style>
    <style:style style:name="co7" style:family="table-column">
      <style:table-column-properties fo:break-before="auto" style:column-width="0.43cm"/>
    </style:style>
    <style:style style:name="co8" style:family="table-column">
      <style:table-column-properties fo:break-before="auto" style:column-width="1.543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PageStyle_5f_Table_20_1">
      <style:table-properties table:display="true" style:writing-mode="lr-tb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588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6.5pt" fo:font-style="normal" fo:text-shadow="none" style:text-underline-style="none" fo:font-weight="normal" style:font-size-asian="6.5pt" style:font-style-asian="normal" style:font-weight-asian="normal" style:font-name-complex="Arial MT1" style:font-size-complex="6.5pt" style:font-style-complex="normal" style:font-weight-complex="normal"/>
    </style:style>
    <style:style style:name="ce5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6.5pt" fo:font-style="normal" fo:text-shadow="none" style:text-underline-style="none" fo:font-weight="normal" style:font-size-asian="6.5pt" style:font-style-asian="normal" style:font-weight-asian="normal" style:font-name-complex="Arial MT1" style:font-size-complex="6.5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7pt" fo:font-style="normal" fo:text-shadow="none" style:text-underline-style="none" fo:font-weight="normal" style:font-size-asian="7pt" style:font-style-asian="normal" style:font-weight-asian="normal" style:font-name-complex="Arial MT1" style:font-size-complex="7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7pt" fo:font-style="normal" fo:text-shadow="none" style:text-underline-style="none" fo:font-weight="normal" style:font-size-asian="7pt" style:font-style-asian="normal" style:font-weight-asian="normal" style:font-name-complex="Arial MT" style:font-size-complex="7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8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6.5pt" fo:font-style="normal" fo:text-shadow="none" style:text-underline-style="none" fo:font-weight="normal" style:font-size-asian="6.5pt" style:font-style-asian="normal" style:font-weight-asian="normal" style:font-name-complex="Arial MT1" style:font-size-complex="6.5pt" style:font-style-complex="normal" style:font-weight-complex="normal"/>
    </style:style>
    <style:style style:name="ce10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6.5pt" fo:font-style="normal" fo:text-shadow="none" style:text-underline-style="none" fo:font-weight="normal" style:font-size-asian="6.5pt" style:font-style-asian="normal" style:font-weight-asian="normal" style:font-name-complex="Arial MT1" style:font-size-complex="6.5pt" style:font-style-complex="normal" style:font-weight-complex="normal"/>
    </style:style>
    <style:style style:name="ce31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text-outline="false" style:text-line-through-style="none" style:text-line-through-type="none" style:font-name="Arial MT1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1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852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34" style:family="table-cell" style:parent-style-name="Default">
      <style:text-properties style:text-outline="false" style:text-line-through-style="none" style:text-line-through-type="none" style:font-name="Arial MT1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1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5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T1" style:family="text">
      <style:text-properties style:use-window-font-color="true" style:font-name="Arial1" fo:font-size="6.5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6.5pt" style:font-size-complex="6.5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 MT" fo:font-size="6.5pt" fo:font-weight="normal" style:text-underline-style="none" style:text-underline-color="font-color" style:text-line-through-type="none" fo:font-style="normal" style:text-outline="false" fo:text-shadow="none" style:text-position="0% 100%" style:font-name-complex="Arial MT" style:font-size-asian="6.5pt" style:font-size-complex="6.5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Arial MT" fo:font-weight="normal" style:text-underline-style="none" style:text-underline-color="font-color" style:text-line-through-type="none" fo:font-style="normal" style:text-outline="false" fo:text-shadow="none" style:text-position="0% 100%" style:font-name-complex="Arial M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julho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9"/>
        <table:table-column table:style-name="co3" table:default-cell-style-name="ce9"/>
        <table:table-column table:style-name="co4" table:default-cell-style-name="ce5"/>
        <table:table-column table:style-name="co5" table:default-cell-style-name="ce9"/>
        <table:table-column table:style-name="co6" table:default-cell-style-name="ce5"/>
        <table:table-column table:style-name="co7" table:default-cell-style-name="ce16"/>
        <table:table-column table:style-name="co8" table:number-columns-repeated="16377" table:default-cell-style-name="Default"/>
        <table:table-row table:style-name="ro1">
          <table:table-cell table:style-name="ce17" office:value-type="string" calcext:value-type="string" table:number-columns-spanned="6" table:number-rows-spanned="1">
            <text:p>ANEXO VI – EMPREGADOS DE EMPRESAS CONTRATADAS EM EXERCÍCIO NO ÓRGÃ2</text:p>
          </table:table-cell>
          <table:covered-table-cell table:number-columns-repeated="4" table:style-name="ce6"/>
          <table:covered-table-cell table:style-name="ce14"/>
          <table:table-cell table:number-columns-repeated="16378"/>
        </table:table-row>
        <table:table-row table:style-name="ro2">
          <table:table-cell table:style-name="ce2" office:value-type="string" calcext:value-type="string" table:number-columns-spanned="7" table:number-rows-spanned="1">
            <text:p>MÊS/ANO DE REFERÊNCIA: 07/2026</text:p>
          </table:table-cell>
          <table:covered-table-cell table:number-columns-repeated="6" table:style-name="ce7"/>
          <table:table-cell table:number-columns-repeated="16377"/>
        </table:table-row>
        <table:table-row table:style-name="ro2">
          <table:table-cell table:style-name="ce3" office:value-type="string" calcext:value-type="string">
            <text:p><text:span text:style-name="T1">NOME DO EMPREGADO</text:span></text:p>
          </table:table-cell>
          <table:table-cell table:style-name="ce8" office:value-type="string" calcext:value-type="string">
            <text:p><text:span text:style-name="T1">EMPRESA</text:span></text:p>
          </table:table-cell>
          <table:table-cell table:style-name="ce8" office:value-type="string" calcext:value-type="string">
            <text:p><text:span text:style-name="T1">CNPJ</text:span></text:p>
          </table:table-cell>
          <table:table-cell table:style-name="ce13" office:value-type="string" calcext:value-type="string">
            <text:p><text:span text:style-name="T1">CARGO /ATIVIDADE</text:span></text:p>
          </table:table-cell>
          <table:table-cell table:style-name="ce8" office:value-type="string" calcext:value-type="string">
            <text:p><text:span text:style-name="T1">LOTAÇÃO / LOCAL DE EXERCÍCIO</text:span></text:p>
          </table:table-cell>
          <table:table-cell table:style-name="ce15" office:value-type="string" calcext:value-type="string">
            <text:p><text:span text:style-name="T1">GÊNERO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IELSON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ALVES LIM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CASSIANO INACI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ISON DELANO DA SILVA MACIEL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LEX MIDIAN MONT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 LUIZ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ARLOS HENRIQUE NUNES DOS SANTOS FERREIR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ELIO DE ARAUJO BARBOS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GAR MARTINS PEREIR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FERREIRA BARBOS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MOUR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UARDO RIBEIR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LYSSON WILLIAN SILVA DA CRUZ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FLAUDEMIR DOS SANTOS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GILVAN EPIFANIO  DOS SANTOS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 EDVANIO SANTAN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L PAUL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UCIANO DOS SANTOS ATAID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ADRIANA DA CONCEIÇÃO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ICARDO PIMENTEL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BERTO VERISSIMO DA SILV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RIO DA CONCEIÇÃO ALMEID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U LIM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TIAGO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DELMO LUIZ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 PAULA PIMENTEL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TANIANA DOS SANTOS SILV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DREA FERREIRA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PINT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RLAN MARQUES DA SILV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BRENO JOSÉ ZEFERINO DOS SANTOS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MOTORISTA</text:p>
          </table:table-cell>
          <table:table-cell table:style-name="ce10" office:value-type="string" calcext:value-type="string">
            <text:p>EDIFÍCIO-SEDE</text:p>
          </table:table-cell>
          <table:table-cell office:value-type="string" calcext:value-type="string">
            <text:p>M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LIMA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DIEGO BEZERRA SANTOS DO NASCIMENTO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GARÇON</text:p>
          </table:table-cell>
          <table:table-cell table:style-name="ce10" office:value-type="string" calcext:value-type="string">
            <text:p>EDIFÍCIO-SEDE</text:p>
          </table:table-cell>
          <table:table-cell office:value-type="string" calcext:value-type="string">
            <text:p>M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DISRAELI RODRIGUES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CLEZIVALDO LOPES DA COST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ECIO VIEIRA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UARDO SIDNEY SARMENTO DE  ALBUQUERQUE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LICIANO PINHEIRO DA SILV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RASMO TEIXEIRA DA SILV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LDO VIEIRA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NDRO MEDEIR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WERTTON DOUGLAS DA SILV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FRANCISCO JUSTINO DE SOUZ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GABRIEL BARBOSA LIN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OPERADOR DE EMPILHADEIRA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JANIELE RAYSSA ARAUJO SILVA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RECEPCIONISTA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F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AO PIMENTEL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CARLOS DA SILVA PEREIR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EVANGELISTA DE BARR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NILDO DE ARAUJO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ULIANA PATRICIA RAMOS DOS 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EILLA EULALIA CALHEIROS COSTA DE SOUZ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UCIANO MAIA DANTA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ONFERENTE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IA SELMA DE FRANÇA SOUZ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ALMOXARIFE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OS ANTONIO SANTOS DO  NASCIMENTO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MARIA DAS DORES OLIVEIRA DA SILVA ROSA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RECEPCIONISTA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F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IA IVONE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THEUS CAVALCANTE BEZERR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I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XWILDERSON DE ANDRADE LIM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PEDRO DOUGLAS RAMOS DA SILV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UDNEY MACHADO DA SILV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EVERINO DA SILVA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PINT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THALYSSON WESLLEY DA SILVA LEÃO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VALBEÍRIO FERREIRA DOS SANTOS</text:span></text:p>
          </table:table-cell>
          <table:table-cell table:style-name="ce10" office:value-type="string" calcext:value-type="string">
            <text:p>SOLUTEC SOLUÇÕES TÉCN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EMILTON BENTO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A PATRÍCIA CONCEIÇÃ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A DA SILVA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GRIGORI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E ARAPIRACA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JESSICA DA CONCEIÇÃO MATIA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FA DE ABREU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ZINALDO BARR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ONICE SANT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ANIELLE DOS SANTOS VER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EDIFÍCIO-SEDE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E FÁTIM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A EDUARDA SOARES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GALPÃO DO ALMOXARIFADO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IZABEL FRANCISCA DA CONCEIÇÃO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LEIDE AQUINO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PATRÍCIA BATISTA CORREI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SIMEIRE PEREIR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ZE -RIO LARG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ARLOS ALBERTO RODRIG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IO NOBRE MARQ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SON SOAR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EGINALDO CARDOSO DA SILVA FILH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OGERIO DE FREITAS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ANDERSON MARCIEL PACHECO DE ARAUJ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TICIA MILENA SOBREIRA DA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22" office:value-type="string" calcext:value-type="string">
            <text:p><text:span text:style-name="T3">TATIANA DOS SANTOS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3">
          <table:table-cell table:style-name="ce23" office:value-type="string" calcext:value-type="string">
            <text:p>JOÃO ALISSON DA SILVA FONSEC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LEONARDO BORGES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NAILSON DA SILVA BARBOS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MARCOS ROBERTO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MT" svg:font-family="'Arial MT'" style:font-family-generic="swiss"/>
    <style:font-face style:name="Arial MT1" svg:font-family="'Arial MT'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 style:data-style-name="N2" text:time-value="15:25:25.88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10T21:45:48</meta:creation-date>
    <dc:date>2026-08-03T15:28:38.339000000</dc:date>
    <meta:generator>LibreOffice/24.2.5.2$Windows_X86_64 LibreOffice_project/bffef4ea93e59bebbeaf7f431bb02b1a39ee8a59</meta:generator>
    <meta:editing-duration>PT1H47M6S</meta:editing-duration>
    <meta:editing-cycles>21</meta:editing-cycles>
    <meta:document-statistic meta:table-count="1" meta:cell-count="546" meta:object-count="0"/>
    <meta:user-defined meta:name="AppVersion">12.0000</meta:user-defined>
    <meta:user-defined meta:name="Created" meta:value-type="date">2025-10-31T00:00:00</meta:user-defined>
    <meta:user-defined meta:name="Creator">Calc</meta:user-defined>
    <meta:user-defined meta:name="LastSaved" meta:value-type="date">2025-10-31T00:00:00</meta:user-defined>
    <meta:user-defined meta:name="Producer" meta:value-type="string">LibreOffice 24.2</meta:user-defined>
  </office:meta>
</office:document-meta>
</file>