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1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1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6.5pt" style:font-size-complex="6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vereir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10"/>
        <table:table-column table:style-name="co3" table:default-cell-style-name="ce9"/>
        <table:table-column table:style-name="co4" table:default-cell-style-name="ce5"/>
        <table:table-column table:style-name="co5" table:default-cell-style-name="ce10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2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table:style-name="ce9"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table:style-name="ce9"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IN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GELISSE LICIA ROTONDARO MATIAS COST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GARÇON</text:p>
          </table:table-cell>
          <table:table-cell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É CARLOS DE ALMEIDA RUFINO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NFER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LMOXARIF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YARA VITORIA DOS SANTOS CORDEIRO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PINTEIRO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table:style-name="ce9"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table:style-name="ce9"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office:value-type="string" calcext:value-type="string">
            <text:p><text:span text:style-name="T2">INSTITUTO OFC DE INOVAÇÃO PRO</text:span></text:p>
          </table:table-cell>
          <table:table-cell table:style-name="ce11"/>
          <table:table-cell office:value-type="string" calcext:value-type="string">
            <text:p><text:span text:style-name="T2">AUXILIAR ADMINISTRATIVO II</text:span></text:p>
          </table:table-cell>
          <table:table-cell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table:style-name="ce9" office:value-type="string" calcext:value-type="string">
            <text:p><text:span text:style-name="T2">PLANSUL PLANEJAMENTO E CONSUL</text:span></text:p>
          </table:table-cell>
          <table:table-cell table:style-name="ce12"/>
          <table:table-cell table:style-name="ce4" office:value-type="string" calcext:value-type="string">
            <text:p><text:span text:style-name="T2">ASSISTENTE DE COMUNICAÇÃO – EDITOR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ATIANA DOS SANTOS SILVA</text:span></text:p>
          </table:table-cell>
          <table:table-cell table:style-name="ce9" office:value-type="string" calcext:value-type="string">
            <text:p><text:span text:style-name="T2">PLANSUL PLANEJAMENTO E CONSUL</text:span></text:p>
          </table:table-cell>
          <table:table-cell table:style-name="ce12"/>
          <table:table-cell table:style-name="ce4" office:value-type="string" calcext:value-type="string">
            <text:p><text:span text:style-name="T2">ASSISTENTE DE COMUNICAÇÃO – EDITOR</text:span></text:p>
          </table:table-cell>
          <table:table-cell table:style-name="ce9"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20">00/00/0000</text:date>, <text:time style:data-style-name="N2" text:time-value="12:30:50.17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3-20T12:37:01.839000000</dc:date>
    <meta:generator>LibreOffice/24.2.5.2$Windows_X86_64 LibreOffice_project/bffef4ea93e59bebbeaf7f431bb02b1a39ee8a59</meta:generator>
    <meta:editing-duration>PT31M3S</meta:editing-duration>
    <meta:editing-cycles>8</meta:editing-cycles>
    <meta:document-statistic meta:table-count="1" meta:cell-count="514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