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7pt" fo:font-style="normal" fo:text-shadow="none" style:text-underline-style="none" fo:font-weight="normal" style:font-size-asian="7pt" style:font-style-asian="normal" style:font-weight-asian="normal" style:font-name-complex="Arial MT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7pt" fo:font-style="normal" fo:text-shadow="none" style:text-underline-style="none" fo:font-weight="normal" style:font-size-asian="7pt" style:font-style-asian="normal" style:font-weight-asian="normal" style:font-name-complex="Arial MT1" style:font-size-complex="7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3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34" style:family="table-cell" style:parent-style-name="Default"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1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1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6.5pt" style:font-size-complex="6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 MT1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bril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9"/>
        <table:table-column table:style-name="co4" table:default-cell-style-name="ce5"/>
        <table:table-column table:style-name="co5" table:default-cell-style-name="ce9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4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INT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GELISSE LICIA ROTONDARO MATIAS COST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GARÇON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É CARLOS DE ALMEIDA RUFIN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NFERENTE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ALMOXARIFE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YARA VITORIA DOS SANTOS CORDEIR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PINT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table:style-name="ce10" office:value-type="string" calcext:value-type="string">
            <text:p><text:span text:style-name="T2">BTS TERCEIRIZAÇÃO DE SERVIÇOS</text:span></text:p>
          </table:table-cell>
          <table:table-cell table:style-name="ce10" office:value-type="string" calcext:value-type="string">
            <text:p><text:span text:style-name="T2">03.769.500.0001-80</text:span>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22" office:value-type="string" calcext:value-type="string">
            <text:p><text:span text:style-name="T3">TATIANA DOS SANTOS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3">
          <table:table-cell table:style-name="ce23" office:value-type="string" calcext:value-type="string">
            <text:p>JOÃO ALISSON DA SILVA FONSEC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LEONARDO BORGES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NAILSON DA SILVA BARBOS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MARCOS ROBERTO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/00/0000</text:date>, <text:time style:data-style-name="N2" text:time-value="16:51:26.20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5-25T16:52:39.994000000</dc:date>
    <meta:generator>LibreOffice/24.2.5.2$Windows_X86_64 LibreOffice_project/bffef4ea93e59bebbeaf7f431bb02b1a39ee8a59</meta:generator>
    <meta:editing-duration>PT52M6S</meta:editing-duration>
    <meta:editing-cycles>15</meta:editing-cycles>
    <meta:document-statistic meta:table-count="1" meta:cell-count="546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