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6.373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5.311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4.436cm"/>
    </style:style>
    <style:style style:name="co7" style:family="table-column">
      <style:table-column-properties fo:break-before="auto" style:column-width="9.096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.7cm" fo:break-before="auto" style:use-optimal-row-height="false"/>
    </style:style>
    <style:style style:name="ro5" style:family="table-row">
      <style:table-row-properties style:row-height="1.3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9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3" style:family="table-cell" style:parent-style-name="Default">
      <style:table-cell-properties fo:padding="0.071cm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5" style:family="table-cell" style:parent-style-name="Default">
      <style:table-cell-properties fo:border="0.74pt solid #000000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8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8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90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9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7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order="0.74pt solid #000000"/>
      <style:text-properties fo:font-weight="normal" style:font-weight-asian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3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0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7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9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1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4" style:family="table-cell" style:parent-style-name="Default">
      <style:table-cell-properties fo:padding="0.071cm"/>
      <style:text-properties fo:font-size="6pt" style:font-size-asian="6pt" style:font-size-complex="6pt"/>
    </style:style>
    <style:style style:name="ce11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116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maio" table:style-name="ta1">
        <office:forms form:automatic-focus="false" form:apply-design-mode="false"/>
        <table:table-column table:style-name="co1" table:default-cell-style-name="ce83"/>
        <table:table-column table:style-name="co2" table:default-cell-style-name="ce83"/>
        <table:table-column table:style-name="co3" table:default-cell-style-name="ce83"/>
        <table:table-column table:style-name="co4" table:default-cell-style-name="ce83"/>
        <table:table-column table:style-name="co5" table:default-cell-style-name="ce83"/>
        <table:table-column table:style-name="co6" table:default-cell-style-name="ce83"/>
        <table:table-column table:style-name="co7" table:default-cell-style-name="ce83"/>
        <table:table-column table:style-name="co8" table:default-cell-style-name="ce83"/>
        <table:table-column table:style-name="co9" table:default-cell-style-name="ce83"/>
        <table:table-column table:style-name="co10" table:default-cell-style-name="ce83"/>
        <table:table-column table:style-name="co11" table:default-cell-style-name="ce83"/>
        <table:table-column table:style-name="co12" table:number-columns-repeated="53" table:default-cell-style-name="ce83"/>
        <table:table-column table:style-name="co13" table:number-columns-repeated="16320" table:default-cell-style-name="Default"/>
        <table:table-row table:style-name="ro1">
          <table:table-cell table:style-name="ce78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84"/>
          <table:table-cell table:number-columns-repeated="16377"/>
        </table:table-row>
        <table:table-row table:style-name="ro2">
          <table:table-cell table:style-name="ce79" office:value-type="string" calcext:value-type="string">
            <text:p>Data</text:p>
          </table:table-cell>
          <table:table-cell table:style-name="ce79" office:value-type="string" calcext:value-type="string">
            <text:p>beneficiário</text:p>
          </table:table-cell>
          <table:table-cell table:style-name="ce79" office:value-type="string" calcext:value-type="string">
            <text:p>função</text:p>
          </table:table-cell>
          <table:table-cell table:style-name="ce79" office:value-type="string" calcext:value-type="string">
            <text:p>veículo</text:p>
          </table:table-cell>
          <table:table-cell table:style-name="ce79" office:value-type="string" calcext:value-type="string">
            <text:p>valor</text:p>
          </table:table-cell>
          <table:table-cell table:style-name="ce107" office:value-type="string" calcext:value-type="string">
            <text:p>Justificativa</text:p>
          </table:table-cell>
          <table:table-cell table:style-name="ce79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e 07/05/2026</text:p>
          </table:table-cell>
          <table:table-cell table:style-name="Default" office:value-type="string" calcext:value-type="string">
            <text:p>Matheus Cavalcante Bezerra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Virtus, Placa SAH 6C0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artificies 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e 07/05/2026</text:p>
          </table:table-cell>
          <table:table-cell table:style-name="Default" office:value-type="string" calcext:value-type="string">
            <text:p>Marcos Antônio Santos de Nascimento</text:p>
          </table:table-cell>
          <table:table-cell table:style-name="Default" office:value-type="string" calcext:value-type="string">
            <text:p>Pedreiro</text:p>
          </table:table-cell>
          <table:table-cell table:style-name="Default" office:value-type="string" calcext:value-type="string">
            <text:p>Virtus, Placa SAH 6C0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Rebocar superfícies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a 08/05/2026</text:p>
          </table:table-cell>
          <table:table-cell table:style-name="Default" office:value-type="string" calcext:value-type="string">
            <text:p>Arlan Marques da Silva</text:p>
          </table:table-cell>
          <table:table-cell table:style-name="Default" office:value-type="string" calcext:value-type="string">
            <text:p>Motorista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artificies </text:p>
          </table:table-cell>
          <table:table-cell table:style-name="ce85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a 08/05/2026</text:p>
          </table:table-cell>
          <table:table-cell table:style-name="Default" office:value-type="string" calcext:value-type="string">
            <text:p>Severino da Silva</text:p>
          </table:table-cell>
          <table:table-cell table:style-name="Default" office:value-type="string" calcext:value-type="string">
            <text:p>Carpinteiro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serto de portas <text:s/>e janelas</text:p>
          </table:table-cell>
          <table:table-cell table:style-name="ce85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a 08/05/2026</text:p>
          </table:table-cell>
          <table:table-cell table:style-name="ce85" office:value-type="string" calcext:value-type="string">
            <text:p>Francisco Justino de Souza</text:p>
          </table:table-cell>
          <table:table-cell table:style-name="ce85" office:value-type="string" calcext:value-type="string">
            <text:p>Eletricista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alizar serviços de instalações elétricas no local</text:p>
          </table:table-cell>
          <table:table-cell table:style-name="ce85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e 08/05/2026</text:p>
          </table:table-cell>
          <table:table-cell table:style-name="ce85" office:value-type="string" calcext:value-type="string">
            <text:p>José Carlos Rufin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Conduzir veículo com os artificies (pedreiro e carpinteiro)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e 08/05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Pedr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Rebocar superfícies 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e 08/05/2026</text:p>
          </table:table-cell>
          <table:table-cell table:style-name="ce85" office:value-type="string" calcext:value-type="string">
            <text:p>Severino da Silva</text:p>
          </table:table-cell>
          <table:table-cell table:style-name="ce85" office:value-type="string" calcext:value-type="string">
            <text:p>Carpint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Conserto em portas e janelas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e 08/05/2026</text:p>
          </table:table-cell>
          <table:table-cell table:style-name="ce85" office:value-type="string" calcext:value-type="string">
            <text:p>Francisco Justino de Souza</text:p>
          </table:table-cell>
          <table:table-cell table:style-name="ce85" office:value-type="string" calcext:value-type="string">
            <text:p>Eletric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Realizar consertos nas instalações elétricas</text:p>
          </table:table-cell>
          <table:table-cell table:style-name="ce85" office:value-type="string" calcext:value-type="string">
            <text:p>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e 08/05/2026</text:p>
          </table:table-cell>
          <table:table-cell table:style-name="ce85" office:value-type="string" calcext:value-type="string">
            <text:p>Eclezivaldo Castr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Default" office:value-type="string" calcext:value-type="string">
            <text:p>Conduzir aparelhos condicionadores de ar</text:p>
          </table:table-cell>
          <table:table-cell table:style-name="ce85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3" calcext:value-type="date">
            <text:p>13/05/2026</text:p>
          </table:table-cell>
          <table:table-cell table:style-name="ce85" office:value-type="string" calcext:value-type="string">
            <text:p>Matheus Cavalcante Bezerr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Técnico de refrigeração</text:p>
          </table:table-cell>
          <table:table-cell table:style-name="ce85" office:value-type="string" calcext:value-type="string">
            <text:p>São Miguel dos Campo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3" calcext:value-type="date">
            <text:p>13/05/2026</text:p>
          </table:table-cell>
          <table:table-cell table:style-name="ce85" office:value-type="string" calcext:value-type="string">
            <text:p>Valbeírio Ferreira dos Santos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São Miguel dos Campo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3" calcext:value-type="date">
            <text:p>13/05/2026</text:p>
          </table:table-cell>
          <table:table-cell table:style-name="ce85" office:value-type="string" calcext:value-type="string">
            <text:p>Arlan Marques da Silv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servidor da Escola Judiciária Eleitoral – EJE/TRE-AL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4 e 15/05/2026</text:p>
          </table:table-cell>
          <table:table-cell table:style-name="ce85" office:value-type="string" calcext:value-type="string">
            <text:p>Arlan Marques da Silv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J6F9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servidor da Escola Judiciária Eleitoral – EJE/TRE-AL</text:p>
          </table:table-cell>
          <table:table-cell table:style-name="ce8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4" calcext:value-type="date">
            <text:p>14/05/2026</text:p>
          </table:table-cell>
          <table:table-cell table:style-name="ce85" office:value-type="string" calcext:value-type="string">
            <text:p>José Carlos Rufin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Técnico de refrigeração</text:p>
          </table:table-cell>
          <table:table-cell table:style-name="ce85" office:value-type="string" calcext:value-type="string">
            <text:p>Batalh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4" calcext:value-type="date">
            <text:p>14/05/2026</text:p>
          </table:table-cell>
          <table:table-cell table:style-name="ce85" office:value-type="string" calcext:value-type="string">
            <text:p>Erasmo Teixeira da Silva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Batalh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4" calcext:value-type="date">
            <text:p>14/05/2026</text:p>
          </table:table-cell>
          <table:table-cell table:style-name="ce85" office:value-type="string" calcext:value-type="string">
            <text:p>Valbeírio Ferreira dos Santos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Batalh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5" calcext:value-type="date">
            <text:p>15/05/2026</text:p>
          </table:table-cell>
          <table:table-cell table:style-name="ce85" office:value-type="string" calcext:value-type="string">
            <text:p>Matheus Cavalcante Bezerr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o Juiz Fausto Magno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6" office:value-type="string" calcext:value-type="string">
            <text:p>Eduardo Sidney S. de Albuquerque</text:p>
          </table:table-cell>
          <table:table-cell table:style-name="ce86" office:value-type="string" calcext:value-type="string">
            <text:p>Motorista</text:p>
          </table:table-cell>
          <table:table-cell table:style-name="Default" office:value-type="string" calcext:value-type="string">
            <text:p>Strada Ranch, Placa TNT 8J88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Conduzir veículo com artificies (eletricista, pedreiro e carpinteiro)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Default" office:value-type="string" calcext:value-type="string">
            <text:p>Strada Ranch, Placa TNT 8J88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Vistoriar a parte estrutural para a realização dos serviços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Default" office:value-type="string" calcext:value-type="string">
            <text:p>José Carlos Pereira</text:p>
          </table:table-cell>
          <table:table-cell table:style-name="ce86" office:value-type="string" calcext:value-type="string">
            <text:p>Eletricista</text:p>
          </table:table-cell>
          <table:table-cell table:style-name="Default" office:value-type="string" calcext:value-type="string">
            <text:p>Strada Ranch, Placa TNT 8J88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Vistoriar as instalações elétricas para a realização dos serviços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Motorista</text:p>
          </table:table-cell>
          <table:table-cell table:style-name="Default" office:value-type="string" calcext:value-type="string">
            <text:p>Van master, Placa QLF 0022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Vistoriar a parte estrutural para a realização dos serviços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5" office:value-type="string" calcext:value-type="string">
            <text:p>José Carlos Rufin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os técnicos de refrigeração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8" calcext:value-type="date">
            <text:p>18/05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orto Calvo e Passo de Camaragib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9" calcext:value-type="date">
            <text:p>19/05/2026</text:p>
          </table:table-cell>
          <table:table-cell table:style-name="ce86" office:value-type="string" calcext:value-type="string">
            <text:p>José Carlos Rufin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Técnico de refrigeração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9" calcext:value-type="date">
            <text:p>19/05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Vistoriar a parte estrutural para a realização dos serviços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19" calcext:value-type="date">
            <text:p>19/05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Carpint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Vistoriar a parte estrutural para a realização dos serviços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9 e 20/05/2026</text:p>
          </table:table-cell>
          <table:table-cell table:style-name="ce86" office:value-type="string" calcext:value-type="string">
            <text:p>Matheus Cavalcante Bezerra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108" office:value-type="string" calcext:value-type="string">
            <text:p>Conduzir veículo com servidores da Corregedoria Eleitoral/TRE-AL </text:p>
          </table:table-cell>
          <table:table-cell table:style-name="ce85" office:value-type="string" calcext:value-type="string">
            <text:p>Batalha, Arapiraca e São Miguel dos Camp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0 a 22/05/2026</text:p>
          </table:table-cell>
          <table:table-cell table:style-name="ce86" office:value-type="string" calcext:value-type="string">
            <text:p>José Carlos Rufin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artificie</text:p>
          </table:table-cell>
          <table:table-cell table:style-name="ce8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0 a 22/05/2026</text:p>
          </table:table-cell>
          <table:table-cell table:style-name="ce86" office:value-type="string" calcext:value-type="string">
            <text:p>Andrea Ferreira dos Santos</text:p>
          </table:table-cell>
          <table:table-cell table:style-name="ce86" office:value-type="string" calcext:value-type="string">
            <text:p>Pintor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Pintura nas paredes </text:p>
          </table:table-cell>
          <table:table-cell table:style-name="ce8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1 a 23/05/2026</text:p>
          </table:table-cell>
          <table:table-cell table:style-name="ce86" office:value-type="string" calcext:value-type="string">
            <text:p>Eclezivaldo Castr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engenheiro da SEEA/TRE-AL</text:p>
          </table:table-cell>
          <table:table-cell table:style-name="ce85" office:value-type="string" calcext:value-type="string">
            <text:p>Girau do Ponciano e 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0 a 22/05/2026</text:p>
          </table:table-cell>
          <table:table-cell table:style-name="ce86" office:value-type="string" calcext:value-type="string">
            <text:p>Luciano Maia Dantas</text:p>
          </table:table-cell>
          <table:table-cell table:style-name="ce86" office:value-type="string" calcext:value-type="string">
            <text:p>Conferente</text:p>
          </table:table-cell>
          <table:table-cell table:style-name="ce85" office:value-type="string" calcext:value-type="string">
            <text:p>Caminhão Baú, Placa FQN 3632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arregamento de mobiliários, equipamentos de informática e aparelhos de ar</text:p>
          </table:table-cell>
          <table:table-cell table:style-name="ce8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0 a 22/05/2026</text:p>
          </table:table-cell>
          <table:table-cell table:style-name="ce86" office:value-type="string" calcext:value-type="string">
            <text:p>Andrea Ferreira dos Santos</text:p>
          </table:table-cell>
          <table:table-cell table:style-name="ce86" office:value-type="string" calcext:value-type="string">
            <text:p>Pintor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Pintura nas paredes </text:p>
          </table:table-cell>
          <table:table-cell table:style-name="ce8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2" calcext:value-type="date">
            <text:p>22/05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Carpinteiro</text:p>
          </table:table-cell>
          <table:table-cell table:style-name="ce21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Instalações de divisórias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5" calcext:value-type="date">
            <text:p>25/05/2026</text:p>
          </table:table-cell>
          <table:table-cell table:style-name="ce86" office:value-type="string" calcext:value-type="string">
            <text:p>Evandro Medeir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técnico de refrigeração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5" calcext:value-type="date">
            <text:p>25/05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5" calcext:value-type="date">
            <text:p>25/05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a 26/05/2026</text:p>
          </table:table-cell>
          <table:table-cell table:style-name="ce86" office:value-type="string" calcext:value-type="string">
            <text:p>José Carlos Rufin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artificies (pedreiro e pintora)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a 26/05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Rebocar superfícies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a 26/05/2026</text:p>
          </table:table-cell>
          <table:table-cell table:style-name="ce86" office:value-type="string" calcext:value-type="string">
            <text:p>Andrea Ferreira dos Santos</text:p>
          </table:table-cell>
          <table:table-cell table:style-name="ce86" office:value-type="string" calcext:value-type="string">
            <text:p>Pintor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98" office:value-type="string" calcext:value-type="string">
            <text:p>Pintura nas paredes 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6 a 29/05/2026</text:p>
          </table:table-cell>
          <table:table-cell table:style-name="ce86" office:value-type="string" calcext:value-type="string">
            <text:p>Arlan Marques da Silva</text:p>
          </table:table-cell>
          <table:table-cell table:style-name="ce86" office:value-type="string" calcext:value-type="string">
            <text:p>Motorista</text:p>
          </table:table-cell>
          <table:table-cell table:style-name="ce98" office:value-type="string" calcext:value-type="string">
            <text:p>Virtus, Placa SAJ6F95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98" office:value-type="string" calcext:value-type="string">
            <text:p>Conduzir veículo com servidor da Escola Judiciária Eleitoral – EJE/TRE-AL</text:p>
          </table:table-cell>
          <table:table-cell table:style-name="ce86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e 28/05/2026</text:p>
          </table:table-cell>
          <table:table-cell table:style-name="ce86" office:value-type="string" calcext:value-type="string">
            <text:p>Evandro Medeir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técnicos de refrigeração</text:p>
          </table:table-cell>
          <table:table-cell table:style-name="ce86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e 28/05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98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e 28/05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98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a 29/05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Eletricista</text:p>
          </table:table-cell>
          <table:table-cell table:style-name="ce98" office:value-type="string" calcext:value-type="string">
            <text:p>Virtus, Placa SAH 6C0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98" office:value-type="string" calcext:value-type="string">
            <text:p>Conduzir veículo com artificies (carpinteiro e eletricista)</text:p>
          </table:table-cell>
          <table:table-cell table:style-name="ce86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a 29/05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Carpinteiro</text:p>
          </table:table-cell>
          <table:table-cell table:style-name="ce98" office:value-type="string" calcext:value-type="string">
            <text:p>Virtus, Placa SAH 6C0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paros de portas, janelas, divisórias e prateleiras</text:p>
          </table:table-cell>
          <table:table-cell table:style-name="ce86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7 a 29/05/2026</text:p>
          </table:table-cell>
          <table:table-cell table:style-name="ce86" office:value-type="string" calcext:value-type="string">
            <text:p>Francisco Justino de Souza</text:p>
          </table:table-cell>
          <table:table-cell table:style-name="ce86" office:value-type="string" calcext:value-type="string">
            <text:p>Eletricista</text:p>
          </table:table-cell>
          <table:table-cell table:style-name="ce98" office:value-type="string" calcext:value-type="string">
            <text:p>Virtus, Placa SAH 6C0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108" office:value-type="string" calcext:value-type="string">
            <text:p>Realizar serviços de instalações elétricas no local</text:p>
          </table:table-cell>
          <table:table-cell table:style-name="ce86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8" calcext:value-type="date">
            <text:p>28/05/2026</text:p>
          </table:table-cell>
          <table:table-cell table:style-name="ce86" office:value-type="string" calcext:value-type="string">
            <text:p>Matheus Cavalcante Bezerra</text:p>
          </table:table-cell>
          <table:table-cell table:style-name="ce86" office:value-type="string" calcext:value-type="string">
            <text:p>Motorista</text:p>
          </table:table-cell>
          <table:table-cell table:style-name="ce98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servidores da Corregedoria Eleitoral/TRE-AL </text:p>
          </table:table-cell>
          <table:table-cell table:style-name="ce86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8" calcext:value-type="date">
            <text:p>28/05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Motorista</text:p>
          </table:table-cell>
          <table:table-cell table:style-name="ce98" office:value-type="string" calcext:value-type="string">
            <text:p>Van Expert, PlacaTNM 9A4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Chefe da SEEA/TRE-AL e artificie (pedreiro)</text:p>
          </table:table-cell>
          <table:table-cell table:style-name="ce86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8" calcext:value-type="date">
            <text:p>28/05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98" office:value-type="string" calcext:value-type="string">
            <text:p>Van Expert, PlacaTNM 9A4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Realizar conserto na parte estrutural</text:p>
          </table:table-cell>
          <table:table-cell table:style-name="ce86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9" calcext:value-type="date">
            <text:p>29/05/2026</text:p>
          </table:table-cell>
          <table:table-cell table:style-name="ce86" office:value-type="string" calcext:value-type="string">
            <text:p>José Carlos Rufino</text:p>
          </table:table-cell>
          <table:table-cell table:style-name="ce86" office:value-type="string" calcext:value-type="string">
            <text:p>Conferente</text:p>
          </table:table-cell>
          <table:table-cell table:style-name="ce98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artificies (pedreiro e pintora)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9" calcext:value-type="date">
            <text:p>29/05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98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Rebocar superfícies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5-29" calcext:value-type="date">
            <text:p>29/05/2026</text:p>
          </table:table-cell>
          <table:table-cell table:style-name="ce86" office:value-type="string" calcext:value-type="string">
            <text:p>Andrea Ferreira dos Santos</text:p>
          </table:table-cell>
          <table:table-cell table:style-name="ce86" office:value-type="string" calcext:value-type="string">
            <text:p>Pintora</text:p>
          </table:table-cell>
          <table:table-cell table:style-name="ce98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Pintura nas paredes 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 table:number-rows-repeated="5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9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7"/>
          <table:table-cell table:style-name="ce86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4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3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number-columns-repeated="16377"/>
        </table:table-row>
        <table:table-row table:style-name="ro2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>
          <table:table-cell table:style-name="ce80"/>
          <table:table-cell table:style-name="ce89"/>
          <table:table-cell table:style-name="ce88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 table:number-rows-repeated="2">
          <table:table-cell table:style-name="ce80"/>
          <table:table-cell table:style-name="ce90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style-name="ce115"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91"/>
          <table:table-cell table:style-name="ce86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9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91"/>
          <table:table-cell table:style-name="ce86"/>
          <table:table-cell table:style-name="ce8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97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110"/>
          <table:table-cell table:style-name="ce97"/>
          <table:table-cell table:number-columns-repeated="16377"/>
        </table:table-row>
        <table:table-row table:style-name="ro3" table:number-rows-repeated="7">
          <table:table-cell table:style-name="ce80"/>
          <table:table-cell table:style-name="ce86" table:number-columns-repeated="2"/>
          <table:table-cell table:style-name="ce88"/>
          <table:table-cell table:style-name="ce102"/>
          <table:table-cell table:style-name="ce98"/>
          <table:table-cell table:style-name="ce97"/>
          <table:table-cell table:number-columns-repeated="16377"/>
        </table:table-row>
        <table:table-row table:style-name="ro4">
          <table:table-cell table:style-name="ce80"/>
          <table:table-cell table:style-name="ce92"/>
          <table:table-cell table:style-name="ce86"/>
          <table:table-cell table:style-name="ce99"/>
          <table:table-cell table:style-name="ce102"/>
          <table:table-cell table:style-name="ce111"/>
          <table:table-cell table:style-name="ce97"/>
          <table:table-cell table:number-columns-repeated="16377"/>
        </table:table-row>
        <table:table-row table:style-name="ro4" table:number-rows-repeated="2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3" table:number-rows-repeated="3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3" table:number-rows-repeated="2">
          <table:table-cell table:style-name="ce80"/>
          <table:table-cell table:style-name="ce93"/>
          <table:table-cell table:style-name="ce86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86" table:number-columns-repeated="2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/>
          <table:table-cell table:style-name="ce81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113"/>
          <table:table-cell table:number-columns-repeated="16377"/>
        </table:table-row>
        <table:table-row table:style-name="ro3" table:number-rows-repeated="4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2">
          <table:table-cell table:style-name="ce81"/>
          <table:table-cell table:style-name="ce94" table:number-columns-repeated="2"/>
          <table:table-cell table:style-name="ce10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2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44"/>
          <table:table-cell table:style-name="ce82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3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3" table:number-rows-repeated="4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6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5"/>
          <table:table-cell table:style-name="ce94" table:number-columns-repeated="2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94"/>
          <table:table-cell table:style-name="ce100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19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425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/00/0000</text:date>, <text:time style:data-style-name="N2" text:time-value="09:05:42.43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6-12T09:14:30.261000000</dc:date>
    <meta:editing-cycles>1865</meta:editing-cycles>
    <meta:editing-duration>P10DT12H35M8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386" meta:object-count="0"/>
  </office:meta>
</office:document-meta>
</file>